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829f954506d5023355d07b0a1f1c2d.png"/>
  <manifest:file-entry manifest:media-type="image/png" manifest:full-path="Pictures/97aacc158453f461bf995b53efbdcac1.png"/>
  <manifest:file-entry manifest:media-type="image/png" manifest:full-path="Pictures/a8887e82c81d98efb27bbc1633c77f23.png"/>
  <manifest:file-entry manifest:media-type="image/png" manifest:full-path="Pictures/3f33ed1326b6e50d0810071c56a5cce3.png"/>
  <manifest:file-entry manifest:media-type="image/png" manifest:full-path="Pictures/3b237dcea3a00af17bf2e5915d81a3d4.png"/>
  <manifest:file-entry manifest:media-type="image/png" manifest:full-path="Pictures/32e70b7275bc5a2b6520af8f0aec2ad6.png"/>
  <manifest:file-entry manifest:media-type="image/png" manifest:full-path="Pictures/2142da46375a7c072dbcf8db79515d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использование_облачного_хранилища"/><text:bookmark-start text:name="__RefHeading___подключение_к_облачной_системе_nextcloud_1"/><text:bookmark-start text:name="подключение_к_облачной_системе_nextcloud"/>Подключение к облачной системе Nextcloud<text:bookmark-end text:name="__RefHeading___подключение_к_облачной_системе_nextcloud_1"/><text:bookmark-end text:name="подключение_к_облачной_системе_nextcloud"/></text:h>
      <text:h text:style-name="Heading_20_4" text:outline-level="4"><text:bookmark-start text:name="__RefHeading___i._web_интерфейс_системы_2"/><text:bookmark-start text:name="i._web_интерфейс_системы"/>I. Web интерфейс системы<text:bookmark-end text:name="__RefHeading___i._web_интерфейс_системы_2"/><text:bookmark-end text:name="i._web_интерфейс_системы"/></text:h>
      <text:h text:style-name="Heading_20_5" text:outline-level="5"><text:bookmark-start text:name="__RefHeading___вход_в_систему_3"/><text:bookmark-start text:name="вход_в_систему"/>Вход в систему<text:bookmark-end text:name="__RefHeading___вход_в_систему_3"/><text:bookmark-end text:name="вход_в_систему"/></text:h>
      <text:p text:style-name="Text_20_body">Использование облачного сервиса Nextcloud следует начать с первичного входа в систему.
Доступ к системе осуществляется с использованием web браузера. Возможно использование следующих браузеров:</text:p>
      <text:list text:style-name="List_20_1" text:continue-numbering="false">
        <text:list-item>
          <text:p text:style-name="List_20_1_Content_First"> • Google Chrome/Chromium</text:p>
        </text:list-item>
        <text:list-item>
          <text:p text:style-name="List_20_1_Content"> • Mozilla Firefox</text:p>
        </text:list-item>
        <text:list-item>
          <text:p text:style-name="List_20_1_Content"> • Apple Safari</text:p>
        </text:list-item>
        <text:list-item>
          <text:p text:style-name="List_20_1_Content"> • Microsoft Edge</text:p>
        </text:list-item>
        <text:list-item/>
      </text:list>
      <text:p text:style-name="Text_20_body">Для доступа к системе следует в адресной строке ввести адрес сервера <text:a xlink:type="simple" xlink:href="https://polyclinic12.ru" text:style-name="Internet_20_link" text:visited-style-name="Visited_20_Internet_20_Link">polyclinic12.ru</text:a>:</text:p>
      <text:p text:style-name="Text_20_body"><draw:frame draw:style-name="media" draw:name="0" text:anchor-type="as-char" draw:z-index="0" svg:width="10.583333333333cm" svg:height="4.7625cm"><draw:image xlink:href="Pictures/cd829f954506d5023355d07b0a1f1c2d.png" xlink:type="simple" xlink:show="embed" xlink:actuate="onLoad"/></draw:frame></text:p>
      <text:p text:style-name="Text_20_body">В результате откроется окно, в котором требуется ввести предоставленные вам логин и пароль. В качестве логина может выступать и адрес корпоративной электронной почты вида login@polyclinic12.ru (не личные почтовые ящики!):</text:p>
      <text:p text:style-name="Text_20_body"><draw:frame draw:style-name="media" draw:name="1" text:anchor-type="as-char" draw:z-index="1" svg:width="10.583333333333cm" svg:height="13.352122776822cm"><draw:image xlink:href="Pictures/97aacc158453f461bf995b53efbdcac1.png" xlink:type="simple" xlink:show="embed" xlink:actuate="onLoad"/></draw:frame></text:p>
      <text:p text:style-name="Text_20_body">Первичный вход в систему требует несколько большего времени, ввиду создания папок, применения первичных настроек и копирования стартового набора файлов.</text:p>
      <text:h text:style-name="Heading_20_5" text:outline-level="5"><text:bookmark-start text:name="__RefHeading___активация_почтового_ящика_4"/><text:bookmark-start text:name="активация_почтового_ящика"/>Активация почтового ящика.<text:bookmark-end text:name="__RefHeading___активация_почтового_ящика_4"/><text:bookmark-end text:name="активация_почтового_ящика"/></text:h>
      <text:p text:style-name="Text_20_body">После первичного входа в облачный сервис, необходимо произвести первичный вход в почтовую систему, для активации почтовым сервером вашего ящика эл. почты.
В верхнем поле выбора приложений вы увидите 2 ссылки для доступа к почте, есть встроенная в облачную систему программа - клиент и почтовый клиент, установленный непосредственно на почтовом сервере. Повседневно можно пользоваться первым, но для активации ящика нужно как минимум 1 раз войти в почту непосредственно на сервере, введя полный адрес эл. почты в качестве логина:</text:p>
      <text:p text:style-name="Text_20_body"><draw:frame draw:style-name="media" draw:name="2" text:anchor-type="as-char" draw:z-index="2" svg:width="10.583333333333cm" svg:height="1.5189423325575cm"><draw:image xlink:href="Pictures/a8887e82c81d98efb27bbc1633c77f23.png" xlink:type="simple" xlink:show="embed" xlink:actuate="onLoad"/></draw:frame></text:p>
      <text:p text:style-name="Text_20_body">Подробней о доступе к вашему почтовому ящику можно почитать в статье <text:a xlink:type="simple" xlink:href="https://wiki.polyclinic12.ru/%D1%8D%D0%BB%D0%B5%D0%BA%D1%82%D1%80%D0%BE%D0%BD%D0%BD%D0%B0%D1%8F_%D0%BF%D0%BE%D1%87%D1%82%D0%B0" text:style-name="Internet_20_link" text:visited-style-name="Visited_20_Internet_20_Link">Как пользоваться корпоративной электронной почтой</text:a></text:p>
      <text:h text:style-name="Heading_20_4" text:outline-level="4"><text:bookmark-start text:name="__RefHeading___ii._ваши_файлы_и_их_синхронизация_с_использованием_по_5"/><text:bookmark-start text:name="ii._ваши_файлы_и_их_синхронизация_с_использованием_по"/>II. Ваши файлы и их синхронизация с использованием ПО.<text:bookmark-end text:name="__RefHeading___ii._ваши_файлы_и_их_синхронизация_с_использованием_по_5"/><text:bookmark-end text:name="ii._ваши_файлы_и_их_синхронизация_с_использованием_по"/></text:h>
      <text:h text:style-name="Heading_20_5" text:outline-level="5"><text:bookmark-start text:name="__RefHeading___прозрачная_синхронизация_файлов_с_сервером_6"/><text:bookmark-start text:name="прозрачная_синхронизация_файлов_с_сервером"/>Прозрачная синхронизация файлов с сервером<text:bookmark-end text:name="__RefHeading___прозрачная_синхронизация_файлов_с_сервером_6"/><text:bookmark-end text:name="прозрачная_синхронизация_файлов_с_сервером"/></text:h>
      <text:p text:style-name="Text_20_body">Вы можете не менять привычный уклад работы на своем компьютере, создавая и редактируя ваши файлы привычным вам образом, с использованием программ установленных у вас на ПК (Word, Excel и пр.).
При этом, ваши файлы будут синхронизированы с сервером, что позволит получить к ним доступ с любого ПК, а так же с мобильных устройств.
Для запуска синхронизации требуется установка специального программного обеспечения.
Скачать ПО для синхронизации можно по <text:a xlink:type="simple" xlink:href="https://nextcloud.com/install/" text:style-name="Internet_20_link" text:visited-style-name="Visited_20_Internet_20_Link">ссылке</text:a>, «Download for desktop» - далее скачиваем программу на выбор, под Windows, macOS или linux.
После того, как фаил скачается, просто запустите его, и пройдите все этапы установки. 
После запуска программы заработает мастер, который поможет подключиться к серверу:</text:p>
      <text:p text:style-name="Text_20_body"><draw:frame draw:style-name="media" draw:name="3" text:anchor-type="as-char" draw:z-index="3" svg:width="10.583333333333cm" svg:height="14.376108502869cm"><draw:image xlink:href="Pictures/3f33ed1326b6e50d0810071c56a5cce3.png" xlink:type="simple" xlink:show="embed" xlink:actuate="onLoad"/></draw:frame></text:p>
      <text:p text:style-name="Text_20_body">Нажав «Войти», перейдите к след. шагу мастера, на котором введите адрес сервера <text:a xlink:type="simple" xlink:href="https://polyclinic12.ru" text:style-name="Internet_20_link" text:visited-style-name="Visited_20_Internet_20_Link">https://polyclinic12.ru</text:a>:</text:p>
      <text:p text:style-name="Text_20_body"><draw:frame draw:style-name="media" draw:name="4" text:anchor-type="as-char" draw:z-index="4" svg:width="10.583333333333cm" svg:height="14.27751572327cm"><draw:image xlink:href="Pictures/3b237dcea3a00af17bf2e5915d81a3d4.png" xlink:type="simple" xlink:show="embed" xlink:actuate="onLoad"/></draw:frame></text:p>
      <text:p text:style-name="Text_20_body">В на следующем шаге откроется окно браузера, где потребуется ввести логин и пароль от предоставленной вам учетной записи, затем разрешите подключение и вернитесь обратно в программу установки:</text:p>
      <text:p text:style-name="Text_20_body"><draw:frame draw:style-name="media" draw:name="5" text:anchor-type="as-char" draw:z-index="5" svg:width="10.583333333333cm" svg:height="13.352122776822cm"><draw:image xlink:href="Pictures/97aacc158453f461bf995b53efbdcac1.png" xlink:type="simple" xlink:show="embed" xlink:actuate="onLoad"/></draw:frame>   <draw:frame draw:style-name="media" draw:name="6" text:anchor-type="as-char" draw:z-index="6" svg:width="10.583333333333cm" svg:height="10.083635996772cm"><draw:image xlink:href="Pictures/32e70b7275bc5a2b6520af8f0aec2ad6.png" xlink:type="simple" xlink:show="embed" xlink:actuate="onLoad"/></draw:frame></text:p>
      <text:p text:style-name="Text_20_body">Теперь ПО на вашем ПК привязано к «облаку». Далее укажем папку на компьютере, которую мы хотели бы синхронизировать, и параметры синхронизации:</text:p>
      <text:p text:style-name="Text_20_body"><draw:frame draw:style-name="media" draw:name="7" text:anchor-type="as-char" draw:z-index="7" svg:width="10.583333333333cm" svg:height="11.538119440915cm"><draw:image xlink:href="Pictures/2142da46375a7c072dbcf8db79515df9.png" xlink:type="simple" xlink:show="embed" xlink:actuate="onLoad"/></draw:frame></text:p>
      <text:p text:style-name="Text_20_body">Поздравляем, спустя несколько минут ваши файлы будут отзеркалены на сервер хранения. Все, что будет помещено в папку, будет выгружено в облако.
Установив, таким образом, программу на несколько компьютеров, вы обеспечите синхронизацию данных между ними.</text:p>
      <text:h text:style-name="Heading_20_5" text:outline-level="5"><text:bookmark-start text:name="__RefHeading___доступ_к_файлам_из_браузера_7"/><text:bookmark-start text:name="доступ_к_файлам_из_браузера"/>Доступ к файлам из браузера<text:bookmark-end text:name="__RefHeading___доступ_к_файлам_из_браузера_7"/><text:bookmark-end text:name="доступ_к_файлам_из_браузера"/></text:h>
      <text:p text:style-name="Text_20_body">О работе с вашими файлами подробно рассказано на <text:a xlink:type="simple" xlink:href="https://docs.nextcloud.com/server/latest/user_manual/ru/files/access_webgui.html#accessing-your-files-using-the-nextcloud-web-interface" text:style-name="Internet_20_link" text:visited-style-name="Visited_20_Internet_20_Link">странице документации проекта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2::25:19</meta:creation-date>
    <dc:creator>Generated</dc:creator>
    <dc:date>2026-08-12T12::25:19</dc:date>
    <dc:language>en-US</dc:language>
    <meta:editing-cycles>1</meta:editing-cycles>
    <meta:editing-duration>PT0S</meta:editing-duration>
    <dc:title>использование_облачного_хранилища</dc:title>
  </office:meta>
</office:document-meta>
</file>