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9740e2e1f041864cd21b37031568455.png"/>
  <manifest:file-entry manifest:media-type="image/png" manifest:full-path="Pictures/9884b2f95238fe91fa5d21e25485b1df.png"/>
  <manifest:file-entry manifest:media-type="image/png" manifest:full-path="Pictures/833090c2a29fb304398c293c2cbc6a9f.png"/>
  <manifest:file-entry manifest:media-type="image/png" manifest:full-path="Pictures/e9a8435d76e4e918ce925ae0dd3f623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2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электронная_почта"/><text:bookmark-start text:name="__RefHeading___как_пользоваться_корпоративной_электронной_почтой_1"/><text:bookmark-start text:name="как_пользоваться_корпоративной_электронной_почтой"/>Как пользоваться корпоративной электронной почтой<text:bookmark-end text:name="__RefHeading___как_пользоваться_корпоративной_электронной_почтой_1"/><text:bookmark-end text:name="как_пользоваться_корпоративной_электронной_почтой"/></text:h>
      <text:p text:style-name="Text_20_body">Корпоративный сервер электронной почты предприятия расположен по адресу <text:a xlink:type="simple" xlink:href="https://mail.polyclinic12.ru" text:style-name="Internet_20_link" text:visited-style-name="Visited_20_Internet_20_Link">mail.polyclinic12.ru</text:a></text:p>
      <text:p text:style-name="Text_20_body">Существует несколько равнозначных способов работы с вашим почтовым ящиком:</text:p>
      <text:h text:style-name="Heading_20_5" text:outline-level="5"><text:bookmark-start text:name="__RefHeading___работа_с_использованием_веб-интерфейса_самого_почтового_сервера_-_вход_в_почту_осуществляется_из_браузера_по_адресу_2"/><text:bookmark-start text:name="работа_с_использованием_веб-интерфейса_самого_почтового_сервера_-_вход_в_почту_осуществляется_из_браузера_по_адресу"/>1. Работа с использованием **веб-интерфейса** самого почтового сервера - вход в почту осуществляется из браузера по адресу:<text:bookmark-end text:name="__RefHeading___работа_с_использованием_веб-интерфейса_самого_почтового_сервера_-_вход_в_почту_осуществляется_из_браузера_по_адресу_2"/><text:bookmark-end text:name="работа_с_использованием_веб-интерфейса_самого_почтового_сервера_-_вход_в_почту_осуществляется_из_браузера_по_адресу"/></text:h>
      <text:list text:style-name="Numbering_20_1" text:continue-numbering="false">
        <text:list-item>
          <text:p text:style-name="Numbering_20_1_Content_First"> В браузере (Chrome, Firefox, Opera, Yandex и пр.) в строке адреса ввести <text:span text:style-name="underline">mail.polyclinic12.ru</text:span> <text:a xlink:type="simple" xlink:href="https://mail.polyclinic12.ru" text:style-name="Internet_20_link" text:visited-style-name="Visited_20_Internet_20_Link">Ссылка</text:a>:<text:line-break/><draw:frame draw:style-name="media" draw:name="0" text:anchor-type="as-char" draw:z-index="0" svg:width="10.583333333333cm" svg:height="0.9819587628866cm"><draw:image xlink:href="Pictures/a9740e2e1f041864cd21b37031568455.png" xlink:type="simple" xlink:show="embed" xlink:actuate="onLoad"/></draw:frame></text:p>
        </text:list-item>
        <text:list-item>
          <text:p text:style-name="Numbering_20_1_Content_Last"> В открывшемся окне ввести адрес электронной почты и пароль:<text:line-break/><draw:frame draw:style-name="media" draw:name="1" text:anchor-type="as-char" draw:z-index="1" svg:width="10.583333333333cm" svg:height="4.7857711918419cm"><draw:image xlink:href="Pictures/9884b2f95238fe91fa5d21e25485b1df.png" xlink:type="simple" xlink:show="embed" xlink:actuate="onLoad"/></draw:frame></text:p>
        </text:list-item>
      </text:list>
      <text:h text:style-name="Heading_20_5" text:outline-level="5"><text:bookmark-start text:name="__RefHeading___работа_через_облачную_систему_3"/><text:bookmark-start text:name="работа_через_облачную_систему"/>2. Работа через облачную систему:<text:bookmark-end text:name="__RefHeading___работа_через_облачную_систему_3"/><text:bookmark-end text:name="работа_через_облачную_систему"/></text:h>
      <text:list text:style-name="Numbering_20_1" text:continue-numbering="false">
        <text:list-item>
          <text:p text:style-name="Numbering_20_1_Content_First"> В браузере в строке адреса ввести <text:span text:style-name="underline">polyclinic12.ru</text:span> <text:a xlink:type="simple" xlink:href="https://polyclinic12.ru" text:style-name="Internet_20_link" text:visited-style-name="Visited_20_Internet_20_Link">ссылка</text:a>;</text:p>
        </text:list-item>
        <text:list-item>
          <text:p text:style-name="Numbering_20_1_Content_Last"> Ввести логин (либо адрес эл. почты) и пароль, в открывшемся окне увидите 2 иконки, первая позволяет работать с почтой с помощью встроенной программы, вторая ведет на страницу входа из п.1:<text:line-break/><draw:frame draw:style-name="media" draw:name="2" text:anchor-type="as-char" draw:z-index="2" svg:width="10.583333333333cm" svg:height="0.79874213836478cm"><draw:image xlink:href="Pictures/833090c2a29fb304398c293c2cbc6a9f.png" xlink:type="simple" xlink:show="embed" xlink:actuate="onLoad"/></draw:frame><text:line-break/>Интерфейс встроенной программы:<text:line-break/><draw:frame draw:style-name="media" draw:name="3" text:anchor-type="as-char" draw:z-index="3" svg:width="10.583333333333cm" svg:height="4.2818566707972cm"><draw:image xlink:href="Pictures/e9a8435d76e4e918ce925ae0dd3f6234.png" xlink:type="simple" xlink:show="embed" xlink:actuate="onLoad"/></draw:frame><text:line-break/><text:span text:style-name="Strong_20_Emphasis"><text:span text:style-name="underline">* ВНИМАНИЕ! Для работы с почтой через встроенный в облачную систему клиент необходимо хотя бы один раз войти с использование веб-интерфейса, в соответствии с п.1, для создания сервером структуры вашего почтового ящика.</text:span></text:span></text:p>
        </text:list-item>
      </text:list>
      <text:h text:style-name="Heading_20_5" text:outline-level="5"><text:bookmark-start text:name="__RefHeading___работа_с_использованием_программ_-_почтовых_клиентов_установленных_на_ваш_пк_-_thunderbird_the_bat_outlook_и_т.д._или_работа_с_почтовым_ящиком_через_мобильное_приложение._для_использования_программ_-_почтовых_клиентов_необходимо_сделать_следующие_настройки_4"/><text:bookmark-start text:name="работа_с_использованием_программ_-_почтовых_клиентов_установленных_на_ваш_пк_-_thunderbird_the_bat_outlook_и_т.д._или_работа_с_почтовым_ящиком_через_мобильное_приложение._для_использования_программ_-_почтовых_клиентов_необходимо_сделать_следующие_настройки"/>3. Работа с использованием программ - почтовых клиентов, установленных на ваш ПК - Thunderbird, The BAT, Outlook и т.д., или работа с почтовым ящиком через мобильное приложение.\\ Для использования программ - почтовых клиентов, необходимо сделать следующие настройки:<text:bookmark-end text:name="__RefHeading___работа_с_использованием_программ_-_почтовых_клиентов_установленных_на_ваш_пк_-_thunderbird_the_bat_outlook_и_т.д._или_работа_с_почтовым_ящиком_через_мобильное_приложение._для_использования_программ_-_почтовых_клиентов_необходимо_сделать_следующие_настройки_4"/><text:bookmark-end text:name="работа_с_использованием_программ_-_почтовых_клиентов_установленных_на_ваш_пк_-_thunderbird_the_bat_outlook_и_т.д._или_работа_с_почтовым_ящиком_через_мобильное_приложение._для_использования_программ_-_почтовых_клиентов_необходимо_сделать_следующие_настройки"/></text:h>
      <text:list text:style-name="List_20_1" text:continue-numbering="false">
        <text:list-item>
          <text:p text:style-name="List_20_1_Content_First"> сервер входящей почты imap: mail.polyclinic12.ru порт 143, StartTLS;</text:p>
        </text:list-item>
        <text:list-item>
          <text:p text:style-name="List_20_1_Content"> сервер исходящей почты smtp: mail.polyclinic12.ru порт 587, StartTLS;</text:p>
        </text:list-item>
        <text:list-item>
          <text:p text:style-name="List_20_1_Content_Last"> в качестве логина всегда используется <text:span text:style-name="Strong_20_Emphasis">полный адрес электронной почты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2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14::38:47</meta:creation-date>
    <dc:creator>Generated</dc:creator>
    <dc:date>2026-08-13T14::38:47</dc:date>
    <dc:language>en-US</dc:language>
    <meta:editing-cycles>1</meta:editing-cycles>
    <meta:editing-duration>PT0S</meta:editing-duration>
    <dc:title>электронная_почта</dc:title>
  </office:meta>
</office:document-meta>
</file>