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db8e8882902d0303119ea1e2cd2a49.png"/>
  <manifest:file-entry manifest:media-type="image/png" manifest:full-path="Pictures/ab5e6ea5a75ef53a7dea43611b643c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lpdesk:настройка_уведомлений_из_helpdesk_в_системе_nextcloud"/><text:bookmark-start text:name="__RefHeading___настройка_виджета_zammad_в_системе_nextcloud_1"/><text:bookmark-start text:name="настройка_виджета_zammad_в_системе_nextcloud"/>Настройка виджета Zammad в системе Nextcloud<text:bookmark-end text:name="__RefHeading___настройка_виджета_zammad_в_системе_nextcloud_1"/><text:bookmark-end text:name="настройка_виджета_zammad_в_системе_nextcloud"/></text:h>
      <text:p text:style-name="Text_20_body">Уведомления о созданных вами заявках, а так же изменениях в них можно отслеживать из системы Nextcloud.</text:p>
      <text:p text:style-name="Text_20_body">На главном экране, на странице виджетов жмем настроить, и включаем виджет «Zammad»:</text:p>
      <text:p text:style-name="Text_20_body"><draw:frame draw:style-name="media" draw:name="0" text:anchor-type="as-char" draw:z-index="0" svg:width="10.583333333333cm" svg:height="5.0496157183587cm"><draw:image xlink:href="Pictures/dcdb8e8882902d0303119ea1e2cd2a49.png" xlink:type="simple" xlink:show="embed" xlink:actuate="onLoad"/></draw:frame></text:p>
      <text:p text:style-name="Text_20_body"><draw:frame draw:style-name="media" draw:name="1" text:anchor-type="as-char" draw:z-index="1" svg:width="2.6458333333333cm" style:rel-width="100%" svg:height="1.4253961267606cm" style:rel-height="scale"><draw:image xlink:href="Pictures/ab5e6ea5a75ef53a7dea43611b643c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2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2::27:33</meta:creation-date>
    <dc:creator>Generated</dc:creator>
    <dc:date>2026-08-12T12::27:33</dc:date>
    <dc:language>en-US</dc:language>
    <meta:editing-cycles>1</meta:editing-cycles>
    <meta:editing-duration>PT0S</meta:editing-duration>
    <dc:title>helpdesk:настройка_уведомлений_из_helpdesk_в_системе_nextcloud</dc:title>
  </office:meta>
</office:document-meta>
</file>