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d5eb5e12275c7acae33faee0169e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2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elpdesk"/><text:bookmark-start text:name="__RefHeading___использование_helpdesk_1"/><text:bookmark-start text:name="использование_helpdesk"/>Использование HelpDesk<text:bookmark-end text:name="__RefHeading___использование_helpdesk_1"/><text:bookmark-end text:name="использование_helpdesk"/></text:h>
      <text:p text:style-name="Text_20_body">Служба работы с заявками расположена по адресу <text:a xlink:type="simple" xlink:href="https://help.polyclinic12.ru" text:style-name="Internet_20_link" text:visited-style-name="Visited_20_Internet_20_Link">help.polyclinic12.ru</text:a></text:p>
      <text:p text:style-name="Text_20_body">Создать заявку, уведомить о проблеме можно несколькими способами:</text:p>
      <text:list text:style-name="List_20_1" text:continue-numbering="false">
        <text:list-item>
          <text:p text:style-name="List_20_1_Content_First"> Путем создания заявки в веб-интерфейсе системы, через браузер;</text:p>
        </text:list-item>
        <text:list-item>
          <text:p text:style-name="List_20_1_Content"> Путем отправки сообщения на адрес эл. почты;</text:p>
        </text:list-item>
        <text:list-item>
          <text:p text:style-name="List_20_1_Content_Last"> Путем передачи сообщения в мессенджере Telegram.</text:p>
        </text:list-item>
      </text:list>
      <text:p text:style-name="Text_20_body">Рассмотрим последовательно методы:</text:p>
      <text:h text:style-name="Heading_20_4" text:outline-level="4"><text:bookmark-start text:name="__RefHeading___создание_заявки_в_веб-интерфейсе_2"/><text:bookmark-start text:name="создание_заявки_в_веб-интерфейсе"/>Создание заявки в веб-интерфейсе<text:bookmark-end text:name="__RefHeading___создание_заявки_в_веб-интерфейсе_2"/><text:bookmark-end text:name="создание_заявки_в_веб-интерфейсе"/></text:h>
      <text:list text:style-name="List_20_1" text:continue-numbering="false">
        <text:list-item>
          <text:p text:style-name="List_20_1_Content_First"> В браузере (Chrome, Firefox, Opera, Yandex и пр.) в строке адреса ввести <text:span text:style-name="underline">help.polyclinic12.ru</text:span> <text:a xlink:type="simple" xlink:href="https://help.polyclinic12.ru" text:style-name="Internet_20_link" text:visited-style-name="Visited_20_Internet_20_Link">Ссылка</text:a>;</text:p>
        </text:list-item>
        <text:list-item>
          <text:p text:style-name="List_20_1_Content"> В открывшемся окне ввести адрес электронной почты и пароль;</text:p>
        </text:list-item>
        <text:list-item>
          <text:p text:style-name="List_20_1_Content_Last"> Нажав «+» в нижнем правом углу экрана, создаем заявку. Заполняем поля заголовок, текст, при необходимости прикладываем файлы. В поле «Группа» выбираем, коду адресована заявка. </text:p>
        </text:list-item>
      </text:list>
      <text:p text:style-name="Text_20_body">В качестве получателей заявок выступают <text:span text:style-name="Strong_20_Emphasis">Агенты</text:span> - сотрудники и группы сотрудников поликлиники, в обязанности которых входит решение тех или иных проблем. 
После нажатия кнопки «Создать» будет создана заявка, уведомление о вашем запросе будет передано сотруднику соответствующего отдела. При выборе «Агенты» сообщение получат все.</text:p>
      <text:p text:style-name="Text_20_body"><draw:frame draw:style-name="media" draw:name="0" text:anchor-type="as-char" draw:z-index="0" svg:width="10.583333333333cm" svg:height="9.8944325226514cm"><draw:image xlink:href="Pictures/fbd5eb5e12275c7acae33faee0169e47.png" xlink:type="simple" xlink:show="embed" xlink:actuate="onLoad"/></draw:frame></text:p>
      <text:h text:style-name="Heading_20_4" text:outline-level="4"><text:bookmark-start text:name="__RefHeading___создание_заявки_по_электронной_почте_3"/><text:bookmark-start text:name="создание_заявки_по_электронной_почте"/>Создание заявки по электронной почте.<text:bookmark-end text:name="__RefHeading___создание_заявки_по_электронной_почте_3"/><text:bookmark-end text:name="создание_заявки_по_электронной_почте"/></text:h>
      <text:p text:style-name="Text_20_body">По аналогии с созданием заявки через интерфейс системы заявок, можно создать заявку путем простой отправки эл. сообщения по почте:</text:p>
      <text:list text:style-name="List_20_1" text:continue-numbering="false">
        <text:list-item>
          <text:p text:style-name="List_20_1_Content_First"> Сообщение на адрес <text:a xlink:type="simple" xlink:href="mailto:it_help@polyclinic12.ru" text:style-name="Internet_20_link" text:visited-style-name="Visited_20_Internet_20_Link">it_help@polyclinic12.ru</text:a> приведет к созданию заявки для <text:span text:style-name="Strong_20_Emphasis">IT отдела</text:span>;</text:p>
        </text:list-item>
        <text:list-item>
          <text:p text:style-name="List_20_1_Content"> Сообщение на адрес <text:a xlink:type="simple" xlink:href="mailto:hk_help@polyclinic12.ru" text:style-name="Internet_20_link" text:visited-style-name="Visited_20_Internet_20_Link">hk_help@polyclinic12.ru</text:a> приведет к созданию заявки для <text:span text:style-name="Strong_20_Emphasis">хозяйственной службы</text:span>;</text:p>
        </text:list-item>
        <text:list-item>
          <text:p text:style-name="List_20_1_Content"> Сообщение на адрес <text:a xlink:type="simple" xlink:href="mailto:cpp@polyclinic12.ru" text:style-name="Internet_20_link" text:visited-style-name="Visited_20_Internet_20_Link">cpp@polyclinic12.ru</text:a> приведет к созданию заявки для <text:span text:style-name="Strong_20_Emphasis">центра поддержки пациентов</text:span>.</text:p>
        </text:list-item>
        <text:list-item>
          <text:p text:style-name="List_20_1_Content_Last"> Сообщение на адрес <text:a xlink:type="simple" xlink:href="mailto:help@polyclinic12.ru" text:style-name="Internet_20_link" text:visited-style-name="Visited_20_Internet_20_Link">help@polyclinic12.ru</text:a> приведет к созданию заявки, которую получат все <text:span text:style-name="Strong_20_Emphasis">Агенты</text:span>.</text:p>
        </text:list-item>
      </text:list>
      <text:h text:style-name="Heading_20_4" text:outline-level="4"><text:bookmark-start text:name="__RefHeading___создание_заявки_в_telegram_4"/><text:bookmark-start text:name="создание_заявки_в_telegram"/>Создание заявки в Telegram<text:bookmark-end text:name="__RefHeading___создание_заявки_в_telegram_4"/><text:bookmark-end text:name="создание_заявки_в_telegram"/></text:h>
      <text:p text:style-name="Text_20_body">Заявки могут быть созданы в месседжере Telegram путем:</text:p>
      <text:list text:style-name="List_20_1" text:continue-numbering="false">
        <text:list-item>
          <text:p text:style-name="LastListParagraph_List_20_1_Content_First"> Заявка для IT отдела создается через бот <text:a xlink:type="simple" xlink:href="https://t.me/gp12_it_helpdesk_bot" text:style-name="Internet_20_link" text:visited-style-name="Visited_20_Internet_20_Link">ГП12_IT hel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2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13::56:03</meta:creation-date>
    <dc:creator>Generated</dc:creator>
    <dc:date>2026-08-13T13::56:03</dc:date>
    <dc:language>en-US</dc:language>
    <meta:editing-cycles>1</meta:editing-cycles>
    <meta:editing-duration>PT0S</meta:editing-duration>
    <dc:title>helpdesk</dc:title>
  </office:meta>
</office:document-meta>
</file>