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e389d9a77c9f6dbf3b841e1cbacb4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сервер_документации_гбауз_то_городская_поликлиника_12_1"/><text:bookmark-start text:name="сервер_документации_гбауз_то_городская_поликлиника_12"/>Сервер документации ГБАУЗ ТО "Городская поликлиника №12"<text:bookmark-end text:name="__RefHeading___сервер_документации_гбауз_то_городская_поликлиника_12_1"/><text:bookmark-end text:name="сервер_документации_гбауз_то_городская_поликлиника_12"/></text:h>
      <text:p text:style-name="Text_20_body">тест тест тест</text:p>
      <text:h text:style-name="Heading_20_2" text:outline-level="2"><text:bookmark-start text:name="__RefHeading___заголовок_2-го_уровня_2"/><text:bookmark-start text:name="заголовок_2-го_уровня"/>Заголовок 2-го уровня<text:bookmark-end text:name="__RefHeading___заголовок_2-го_уровня_2"/><text:bookmark-end text:name="заголовок_2-го_уровня"/></text:h>
      <text:p text:style-name="Text_20_body">тест тест тест</text:p>
      <text:h text:style-name="Heading_20_2" text:outline-level="2"><text:bookmark-start text:name="__RefHeading___еще_один_заголовок_2-го_уровня_3"/><text:bookmark-start text:name="еще_один_заголовок_2-го_уровня"/>Еще один Заголовок 2-го уровня<text:bookmark-end text:name="__RefHeading___еще_один_заголовок_2-го_уровня_3"/><text:bookmark-end text:name="еще_один_заголовок_2-го_уровня"/></text:h>
      <text:p text:style-name="Text_20_body">тест тест тест</text:p>
      <text:h text:style-name="Heading_20_3" text:outline-level="3"><text:bookmark-start text:name="__RefHeading___заголовок_3-го_уровня_4"/><text:bookmark-start text:name="заголовок_3-го_уровня"/>Заголовок 3-го уровня<text:bookmark-end text:name="__RefHeading___заголовок_3-го_уровня_4"/><text:bookmark-end text:name="заголовок_3-го_уровня"/></text:h>
      <text:p text:style-name="Text_20_body">тест тест тест</text:p>
      <text:h text:style-name="Heading_20_4" text:outline-level="4"><text:bookmark-start text:name="__RefHeading___заголовок_4-го_уровня_5"/><text:bookmark-start text:name="заголовок_4-го_уровня"/>Заголовок 4-го уровня<text:bookmark-end text:name="__RefHeading___заголовок_4-го_уровня_5"/><text:bookmark-end text:name="заголовок_4-го_уровня"/></text:h>
      <text:p text:style-name="Text_20_body"><draw:frame draw:style-name="mediaright" draw:name="  Legend" text:anchor-type="paragraph" draw:z-index="0" svg:width="10.583333333333cm"><draw:text-box><text:p text:style-name="legendcenter"><draw:frame draw:style-name="mediaright" draw:name=" " text:anchor-type="paragraph" draw:z-index="0" svg:width="10.583333333333cm" svg:height="7.0577604166667cm"><draw:image xlink:href="Pictures/4e389d9a77c9f6dbf3b841e1cbacb4e6.jpg" xlink:type="simple" xlink:show="embed" xlink:actuate="onLoad"/></draw:frame>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1::52:48</meta:creation-date>
    <dc:creator>Generated</dc:creator>
    <dc:date>2026-08-12T11::52:48</dc:date>
    <dc:language>en-US</dc:language>
    <meta:editing-cycles>1</meta:editing-cycles>
    <meta:editing-duration>PT0S</meta:editing-duration>
    <dc:title>start</dc:title>
  </office:meta>
</office:document-meta>
</file>